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officeooo:rsid="000979ba" officeooo:paragraph-rsid="000979ba" style:font-size-asian="14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officeooo:rsid="000b72bc" officeooo:paragraph-rsid="000b72bc" style:font-size-asian="14pt" style:font-weight-asian="bold" style:font-size-complex="16pt" style:font-weight-complex="bold"/>
    </style:style>
    <style:style style:name="P3" style:family="paragraph" style:parent-style-name="Standard">
      <style:paragraph-properties fo:text-align="left" style:justify-single-word="false"/>
      <style:text-properties fo:font-size="16pt" fo:font-weight="normal" officeooo:rsid="000979ba" officeooo:paragraph-rsid="000979ba" style:font-size-asian="14pt" style:font-weight-asian="normal" style:font-size-complex="16pt" style:font-weight-complex="normal"/>
    </style:style>
    <style:style style:name="P4" style:family="paragraph" style:parent-style-name="Standard">
      <style:paragraph-properties fo:text-align="left" style:justify-single-word="false"/>
      <style:text-properties fo:font-size="16pt" fo:font-weight="normal" officeooo:rsid="000b72bc" officeooo:paragraph-rsid="000b72bc" style:font-size-asian="14pt" style:font-weight-asian="normal" style:font-size-complex="16pt" style:font-weight-complex="normal"/>
    </style:style>
    <style:style style:name="T1" style:family="text">
      <style:text-properties officeooo:rsid="000b72b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IVERSIDE CEMETERY COMMITTEE</text:p>
      <text:p text:style-name="P1">TOWN OF BROOKLINE</text:p>
      <text:p text:style-name="P1">ABBREVIATED MEETING, THURSDAY JULY 9TH, 2026</text:p>
      <text:p text:style-name="P1">TO BE HELD AT THE BOURNES SHOP</text:p>
      <text:p text:style-name="P1">(IN CASE OF RAIN, TOWN OFFICE)</text:p>
      <text:p text:style-name="P2">6:00 pm</text:p>
      <text:p text:style-name="P3"><text:s/></text:p>
      <text:p text:style-name="P3"/>
      <text:p text:style-name="P3">6:00 <text:s text:c="4"/>Call Meeting to Order</text:p>
      <text:p text:style-name="P3"/>
      <text:p text:style-name="P3">6:01 <text:s text:c="4"/>Changes to agenda, if any</text:p>
      <text:p text:style-name="P3"/>
      <text:p text:style-name="P3">6:05 <text:s text:c="4"/>Review Draft Minutes for April 22,2026 Meeting</text:p>
      <text:p text:style-name="P3"/>
      <text:p text:style-name="P3">6:10 <text:s text:c="4"/>Members of Public</text:p>
      <text:p text:style-name="P3"><text:span text:style-name="T1"><text:s text:c="18"/>A. Scheduled (none at this time)</text:span></text:p>
      <text:p text:style-name="P3"><text:span text:style-name="T1"><text:s text:c="18"/>B. Unscheduled (5 Minutes only)</text:span></text:p>
      <text:p text:style-name="P4"/>
      <text:p text:style-name="P4">6:15 <text:s text:c="4"/>Old Business</text:p>
      <text:p text:style-name="P4"><text:s text:c="18"/>A. Purchase of Abutting Land</text:p>
      <text:p text:style-name="P4"><text:s text:c="18"/>B. New Fence Installation</text:p>
      <text:p text:style-name="P4"/>
      <text:p text:style-name="P4">6:55 <text:s text:c="4"/>Next Meeting Date and Agenda</text:p>
      <text:p text:style-name="P4"/>
      <text:p text:style-name="P4">7:00 <text:s text:c="4"/>Adjourn Meeting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03T11:44:59.957521200</meta:creation-date>
    <meta:print-date>2026-07-03T12:06:51.868262400</meta:print-date>
    <dc:date>2026-07-03T12:08:51.799961000</dc:date>
    <meta:editing-duration>PT1M28S</meta:editing-duration>
    <meta:editing-cycles>1</meta:editing-cycles>
    <meta:document-statistic meta:table-count="0" meta:image-count="0" meta:object-count="0" meta:page-count="1" meta:paragraph-count="18" meta:word-count="82" meta:character-count="572" meta:non-whitespace-character-count="406"/>
    <meta:generator>LibreOffice/26.2.0.3$Windows_X86_64 LibreOffice_project/620$Build-3</meta:generator>
  </office:meta>
</office:document-meta>
</file>